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4.94770833333333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羅東高中110年09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國立羅東高中</text:p>
          </table:table-cell>
          <table:covered-table-cell/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7">
          <table:table-cell table:number-columns-repeated="16384"/>
        </table:table-row>
        <table:named-expressions>
          <table:named-range table:name="Print_Area" table:cell-range-address="工作表1.$A$1:工作表1.$M$8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496062992126in" fo:margin-right="0.31496062992126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8</meta:generator>
    <meta:initial-creator>公務預算處一般政務科柯亭劭</meta:initial-creator>
    <dc:creator>user</dc:creator>
    <meta:creation-date>2020-11-02T02:13:46Z</meta:creation-date>
    <dc:date>2021-09-30T06:21:53Z</dc:date>
    <meta:print-date>2021-06-29T00:42:21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